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ptos" svg:font-family="Aptos" style:font-family-generic="swiss" style:font-pitch="variable"/>
    <style:font-face style:name="Aptos Display" svg:font-family="Aptos Display" style:font-family-generic="swiss" style:font-pitch="variable"/>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Spacing" style:master-page-name="MP0" style:family="paragraph">
      <style:paragraph-properties fo:break-before="page" fo:text-align="center"/>
      <style:text-properties fo:font-weight="bold" style:font-weight-asian="bold" style:font-weight-complex="bold" style:text-underline-type="single" style:text-underline-style="solid" style:text-underline-width="auto" style:text-underline-mode="continuous"/>
    </style:style>
    <style:style style:name="P2" style:parent-style-name="NoSpacing" style:family="paragraph">
      <style:paragraph-properties fo:text-align="center"/>
      <style:text-properties fo:font-weight="bold" style:font-weight-asian="bold" style:font-weight-complex="bold" style:text-underline-type="single" style:text-underline-style="solid" style:text-underline-width="auto" style:text-underline-mode="continuous"/>
    </style:style>
    <style:style style:name="P3" style:parent-style-name="NoSpacing" style:family="paragraph">
      <style:paragraph-properties fo:text-align="center"/>
    </style:style>
    <style:style style:name="P4" style:parent-style-name="NoSpacing" style:family="paragraph">
      <style:paragraph-properties fo:text-align="center"/>
    </style:style>
    <style:style style:name="T5" style:parent-style-name="DefaultParagraphFont" style:family="text">
      <style:text-properties style:text-position="super 66.6%"/>
    </style:style>
    <style:style style:name="T6" style:parent-style-name="DefaultParagraphFont" style:family="text">
      <style:text-properties fo:font-weight="bold" style:font-weight-asian="bold" style:font-weight-complex="bold"/>
    </style:style>
    <style:style style:name="T7" style:parent-style-name="DefaultParagraphFont" style:family="text">
      <style:text-properties fo:font-weight="bold" style:font-weight-asian="bold" style:font-weight-complex="bold"/>
    </style:style>
    <style:style style:name="T8" style:parent-style-name="DefaultParagraphFont" style:family="text">
      <style:text-properties fo:font-weight="bold" style:font-weight-asian="bold" style:font-weight-complex="bold"/>
    </style:style>
    <style:style style:name="P9" style:parent-style-name="NoSpacing" style:family="paragraph">
      <style:text-properties fo:font-weight="bold" style:font-weight-asian="bold" style:font-weight-complex="bold" style:text-underline-type="single" style:text-underline-style="solid" style:text-underline-width="auto" style:text-underline-mode="continuous"/>
    </style:style>
    <style:style style:name="P10" style:parent-style-name="NoSpacing" style:family="paragraph">
      <style:text-properties fo:font-weight="bold" style:font-weight-asian="bold" style:font-weight-complex="bold"/>
    </style:style>
    <style:style style:name="P11" style:parent-style-name="NoSpacing" style:family="paragraph">
      <style:text-properties fo:font-weight="bold" style:font-weight-asian="bold" style:font-weight-complex="bold" style:text-underline-type="single" style:text-underline-style="solid" style:text-underline-width="auto" style:text-underline-mode="continuous"/>
    </style:style>
    <style:style style:name="T12"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P13" style:parent-style-name="NoSpacing" style:family="paragraph">
      <style:text-properties fo:font-weight="bold" style:font-weight-asian="bold" style:font-weight-complex="bold" style:text-underline-type="single" style:text-underline-style="solid" style:text-underline-width="auto" style:text-underline-mode="continuous"/>
    </style:style>
    <style:style style:name="P14" style:parent-style-name="NoSpacing" style:family="paragraph">
      <style:text-properties fo:font-weight="bold" style:font-weight-asian="bold" style:font-weight-complex="bold" style:text-underline-type="single" style:text-underline-style="solid" style:text-underline-width="auto" style:text-underline-mode="continuous"/>
    </style:style>
    <style:style style:name="P15" style:parent-style-name="NoSpacing" style:family="paragraph">
      <style:text-properties fo:font-weight="bold" style:font-weight-asian="bold" style:font-weight-complex="bold" style:text-underline-type="single" style:text-underline-style="solid" style:text-underline-width="auto" style:text-underline-mode="continuous"/>
    </style:style>
    <style:style style:name="T16" style:parent-style-name="DefaultParagraphFont" style:family="text">
      <style:text-properties style:text-position="super 66.6%"/>
    </style:style>
    <style:style style:name="T17"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18" style:parent-style-name="DefaultParagraphFont" style:family="text">
      <style:text-properties style:text-underline-type="single" style:text-underline-style="solid" style:text-underline-width="auto" style:text-underline-mode="continuous"/>
    </style:style>
    <style:style style:name="T19"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20" style:parent-style-name="DefaultParagraphFont" style:family="text">
      <style:text-properties style:text-underline-type="single" style:text-underline-style="solid" style:text-underline-width="auto" style:text-underline-mode="continuous"/>
    </style:style>
    <style:style style:name="P21" style:parent-style-name="NoSpacing" style:family="paragraph">
      <style:text-properties fo:font-weight="bold" style:font-weight-asian="bold" style:font-weight-complex="bold" style:text-underline-type="single" style:text-underline-style="solid" style:text-underline-width="auto" style:text-underline-mode="continuous"/>
    </style:style>
    <style:style style:name="T22" style:parent-style-name="DefaultParagraphFont" style:family="text">
      <style:text-properties style:text-position="super 66.6%"/>
    </style:style>
    <style:style style:name="P23" style:parent-style-name="NoSpacing" style:family="paragraph">
      <style:text-properties style:text-underline-type="single" style:text-underline-style="solid" style:text-underline-width="auto" style:text-underline-mode="continuous"/>
    </style:style>
    <style:style style:name="P24" style:parent-style-name="NoSpacing" style:family="paragraph">
      <style:text-properties fo:font-weight="bold" style:font-weight-asian="bold" style:font-weight-complex="bold" style:text-underline-type="single" style:text-underline-style="solid" style:text-underline-width="auto" style:text-underline-mode="continuous"/>
    </style:style>
    <style:style style:name="P25" style:parent-style-name="NoSpacing" style:list-style-name="LFO1" style:family="paragraph">
      <style:text-properties fo:font-weight="bold" style:font-weight-asian="bold" style:font-weight-complex="bold" style:text-underline-type="single" style:text-underline-style="solid" style:text-underline-width="auto" style:text-underline-mode="continuous"/>
    </style:style>
    <style:style style:name="P26" style:parent-style-name="NoSpacing" style:family="paragraph">
      <style:text-properties fo:font-weight="bold" style:font-weight-asian="bold" style:font-weight-complex="bold" style:text-underline-type="single" style:text-underline-style="solid" style:text-underline-width="auto" style:text-underline-mode="continuous"/>
    </style:style>
    <style:style style:name="P27" style:parent-style-name="NoSpacing" style:list-style-name="LFO1" style:family="paragraph"/>
    <style:style style:name="T28"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29" style:parent-style-name="DefaultParagraphFont" style:family="text">
      <style:text-properties fo:font-weight="bold" style:font-weight-asian="bold" style:font-weight-complex="bold" style:text-position="super 66.6%" style:text-underline-type="single" style:text-underline-style="solid" style:text-underline-width="auto" style:text-underline-mode="continuous"/>
    </style:style>
    <style:style style:name="T30"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P31" style:parent-style-name="NoSpacing" style:family="paragraph">
      <style:text-properties style:text-underline-type="single" style:text-underline-style="solid" style:text-underline-width="auto" style:text-underline-mode="continuous"/>
    </style:style>
    <style:style style:name="P32" style:parent-style-name="NoSpacing" style:family="paragraph">
      <style:paragraph-properties fo:margin-left="-0.0986in">
        <style:tab-stops/>
      </style:paragraph-properties>
    </style:style>
  </office:automatic-styles>
  <office:body>
    <office:text text:use-soft-page-breaks="true">
      <text:p text:style-name="P1">ADDINGHAM MEDICAL CENTRE.</text:p>
      <text:p text:style-name="P2">PATIENTS PARTICIPATION GROUP.</text:p>
      <text:p text:style-name="P3"/>
      <text:p text:style-name="P4">The minutes of the meeting held on Monday 20<text:span text:style-name="T5">th</text:span><text:s/>July 2026</text:p>
      <text:p text:style-name="NoSpacing"/>
      <text:p text:style-name="NoSpacing"><text:span text:style-name="T6">Present.</text:span><text:tab/>Chris Acomb, Wendy Allen, Jayne Bennett, James Bloomer, Alan Davies,</text:p>
      <text:p text:style-name="NoSpacing"><text:s text:c="4"/><text:tab/><text:tab/>Barbara Haigh (Secretary/Treasurer), Jayne Hood, Stephen Noblett,</text:p>
      <text:p text:style-name="NoSpacing"><text:tab/><text:tab/>Richard Padgett, Robert Smith, Vicki Wells Julie Windass.</text:p>
      <text:p text:style-name="NoSpacing"><text:tab/><text:tab/></text:p>
      <text:p text:style-name="NoSpacing"><text:tab/><text:tab/>Dr A. Bearpark.</text:p>
      <text:p text:style-name="NoSpacing"><text:tab/><text:tab/>Lydia Hunter-Rowe (Practice Manager)<text:tab/></text:p>
      <text:p text:style-name="NoSpacing"/>
      <text:p text:style-name="NoSpacing"><text:span text:style-name="T7">Apologies</text:span><text:tab/>Carole Armitage, Rachael Sharples.</text:p>
      <text:p text:style-name="NoSpacing"/>
      <text:p text:style-name="NoSpacing"><text:span text:style-name="T8">No Apologies.</text:span><text:tab/>Richard Jolly, Ian Poole, Joan and Geoff Prestley.</text:p>
      <text:p text:style-name="NoSpacing"/>
      <text:p text:style-name="NoSpacing">Welcome<text:s/>to the new members Jayne (Bennett) and Jayne (Hood)</text:p>
      <text:p text:style-name="NoSpacing"/>
      <text:p text:style-name="P9">Note</text:p>
      <text:p text:style-name="NoSpacing">In the absence of Rachael (Chairperson) and Carole (Vice Chairperson) Alan had been asked before the meeting if he would step into the role.<text:s/></text:p>
      <text:p text:style-name="P10"/>
      <text:p text:style-name="P11">Minutes of the last meeting.</text:p>
      <text:p text:style-name="NoSpacing">All members agreed these were a true record.</text:p>
      <text:p text:style-name="NoSpacing"/>
      <text:p text:style-name="NoSpacing"><text:span text:style-name="T12">Matters arising - Coffee morning.</text:span></text:p>
      <text:p text:style-name="NoSpacing">Smaller numbers attended than last time, however we recruited some new members. Rachael (Chairperson) has asked how members feel about continuing to do coffee mornings. It was agreed continue and have<text:s/>them every six months, possibly <text:s/>on different days of the week at the convenience of the surgery. To commence after we have decided on the next event.</text:p>
      <text:p text:style-name="NoSpacing">Jayne (Hood) asked - why have coffee mornings to help promote new members when someone she knew was told there was not a vacancy. Also, Jayne questioned why patients cannot attended every meeting and take an active part.</text:p>
      <text:p text:style-name="NoSpacing">Alan explained we conduct our meetings as per our constitution which states the limited number is 18. If someone wishes to become a member<text:s/>of the Face-to-Face group and at the time there are no vacances, then they are asked if they would like to join the Virtual group. and go on the waiting list for the Face-to-Face group. We would then contact the person when a vacancy arose. This system has worked very well for many years with no problems at all.</text:p>
      <text:p text:style-name="NoSpacing">The next coffee morning could be advertised as - meet the group members, or link in with a charity for example MacMillian or British Heart Foundation.</text:p>
      <text:p text:style-name="NoSpacing"/>
      <text:p text:style-name="P13">Report on the last event and suggestions for<text:s/>another.</text:p>
      <text:p text:style-name="NoSpacing">Rachael thanked everyone who made this event a success, especially Alan and Emma, Carole and the team that did the teas.</text:p>
      <text:p text:style-name="NoSpacing">It was agreed that this subject could be repeated in about 2 to 3 years’ time.</text:p>
      <text:p text:style-name="NoSpacing">Rachael stated do members want an event every year or bi-annually, as these do take some planning.</text:p>
      <text:soft-page-break/>
      <text:p text:style-name="NoSpacing">Suggestions for another event are</text:p>
      <text:p text:style-name="NoSpacing">Men’s health</text:p>
      <text:p text:style-name="NoSpacing">Singing for lung health, managing breathless and relaxation.</text:p>
      <text:p text:style-name="NoSpacing">A Dr of exercise physiology living in Addingham gives talks on exercise and climbing Everest<text:s/>twice with terminal cancer.</text:p>
      <text:p text:style-name="NoSpacing">What to do when someone is choking and basic first aid.</text:p>
      <text:p text:style-name="NoSpacing">Lydia was asked if it was possible to find out which of these possible topics’ patients would be interested in, and if they have any suggestions themselves.</text:p>
      <text:p text:style-name="NoSpacing"><text:s/></text:p>
      <text:p text:style-name="NoSpacing">A point was raised that we could have three events a year having different members organising each one. Concern was expressed that having more events patients would lose interest. Barbara stated that funds would not be available, this event (if there had been a charge<text:s/>would have cost £150 +£86 - see more detail in Treasurers report).</text:p>
      <text:p text:style-name="NoSpacing"/>
      <text:p text:style-name="P14">Surgery update.</text:p>
      <text:p text:style-name="NoSpacing">A new Receptionist/Administrator had joined the practice.</text:p>
      <text:p text:style-name="NoSpacing">The results of a GP Patient Survey (which took place earlier this year) are out – Addingham has done well. For more information go to –</text:p>
      <text:p text:style-name="NoSpacing">Gp-Patient.Co.Uk/Patientexperience/Results?Code=B83620</text:p>
      <text:p text:style-name="NoSpacing"/>
      <text:p text:style-name="P15">NHS App.</text:p>
      <text:p text:style-name="NoSpacing">Part of a requirement of the GP contract is to increase the numbers of users. A drop-in session on Thursday 30<text:span text:style-name="T16">th</text:span><text:s/>July has been arranged by the surgery from 1pm. to 3pm.<text:s/>Lydia asked if any members would help. Rachael Sharples, Chris Acomb, Stephen Noblett and Julie Windass volunteered.</text:p>
      <text:p text:style-name="NoSpacing"/>
      <text:p text:style-name="NoSpacing"><text:span text:style-name="T17">Treasurers report</text:span></text:p>
      <text:p text:style-name="NoSpacing">Everything has now been finalised with the Skipton Building Society. There was a sundry amount of £10 before the new book started. Opening balance £505.44 cost of the event</text:p>
      <text:p text:style-name="NoSpacing">Mem Hall<text:s/><text:tab/><text:tab/>£43.30</text:p>
      <text:p text:style-name="NoSpacing">Refreshments<text:tab/><text:tab/><text:s text:c="4"/>8.00</text:p>
      <text:p text:style-name="NoSpacing">Printing of posters <text:s text:c="8"/>22.50<text:s/></text:p>
      <text:p text:style-name="NoSpacing">Flowers <text:s text:c="27"/><text:span text:style-name="T18">13.00</text:span><text:s/></text:p>
      <text:p text:style-name="NoSpacing"><text:s text:c="42"/>86.80</text:p>
      <text:p text:style-name="NoSpacing"/>
      <text:p text:style-name="NoSpacing"/>
      <text:p text:style-name="NoSpacing">Building Society balance £418.64</text:p>
      <text:p text:style-name="NoSpacing"/>
      <text:p text:style-name="NoSpacing"/>
      <text:p text:style-name="NoSpacing"><text:span text:style-name="T19">Note.</text:span><text:span text:style-name="T20"><text:s/>(some information <text:s/>that follows was not mentioned at the meeting but to help new members understand).</text:span></text:p>
      <text:p text:style-name="NoSpacing">Barbara once again stated that funds are not available for more than one event a year, A question was asked “what do we spend the money on”, We need money for sundry items e.g., we are in the process of buying a banner to display events, we produced a directory of Health and Fitness activities in 2017 and updated this in 2024 free to anyone. When available we apply for a grant to Addingham Gala and<text:s/>Addingham Beer Festival this is our only source of income and is not guaranteed.</text:p>
      <text:p text:style-name="NoSpacing"/>
      <text:p text:style-name="P21">W.A.C.A (Wharfedale, Airedale and Craven Alliance).</text:p>
      <text:p text:style-name="NoSpacing">Rachael attended the online meeting on Wednesday 8<text:span text:style-name="T22">th</text:span><text:s/>July only a small number attended, but Rachael was able to give good feedback on the success of our coffee morning and event. The practices in the Wharfedale Airedale and Craven Alliance have started their work on the move to Integrated Neighbourhood Teams – bringing together all health, social and voluntary services a<text:s/>patient might need and hopes to provide a more integrated holistic service. WACA send out very informative emails which will be sent on to members via Barbara and some organisations in the village. The WACA website is also very interesting.</text:p>
      <text:p text:style-name="P23"/>
      <text:p text:style-name="P24">Any other business.</text:p>
      <text:p text:style-name="NoSpacing">Safety of the pavement around the pharmacy area. -<text:s/></text:p>
      <text:p text:style-name="NoSpacing"/>
      <text:p text:style-name="NoSpacing">A PPG member was asked to bring this issue to the PPG by several groups in the village. A member of the meeting suggested that liability could be established through looking at the leases, held by<text:s/>the surgery and Rowlands Pharmacy. The PPG acknowledged the concerns raised but are unable to contribute anything further,</text:p>
      <text:p text:style-name="NoSpacing"/>
      <text:list text:style-name="LFO1" text:continue-numbering="true">
        <text:list-item>
          <text:p text:style-name="P25">DATE OF THE NEXT MEETING PLEASE SEE CHANGE OF DATE</text:p>
        </text:list-item>
      </text:list>
      <text:p text:style-name="P26"/>
      <text:list text:style-name="LFO1" text:continue-numbering="true">
        <text:list-item>
          <text:p text:style-name="P27"><text:span text:style-name="T28">MONDAY 5</text:span><text:span text:style-name="T29">th</text:span><text:span text:style-name="T30"><text:s/>OCTOBER @6pm</text:span></text:p>
        </text:list-item>
      </text:list>
      <text:p text:style-name="NoSpacing"/>
      <text:p text:style-name="NoSpacing"><text:s/></text:p>
      <text:p text:style-name="NoSpacing"/>
      <text:p text:style-name="NoSpacing"/>
      <text:p text:style-name="NoSpacing"/>
      <text:p text:style-name="NoSpacing"/>
      <text:p text:style-name="NoSpacing"/>
      <text:p text:style-name="NoSpacing"/>
      <text:p text:style-name="NoSpacing"/>
      <text:p text:style-name="NoSpacing"/>
      <text:p text:style-name="NoSpacing"/>
      <text:p text:style-name="NoSpacing"/>
      <text:p text:style-name="NoSpacing"/>
      <text:p text:style-name="NoSpacing"/>
      <text:p text:style-name="P31"/>
      <text:p text:style-name="NoSpacing"/>
      <text:p text:style-name="NoSpacing"/>
      <text:p text:style-name="NoSpacing"/>
      <text:p text:style-name="NoSpacing"/>
      <text:p text:style-name="NoSpacing"/>
      <text:p text:style-name="NoSpacing"/>
      <text:p text:style-name="NoSpacing"/>
      <text:p text:style-name="P32"/>
      <text:p text:style-name="NoSpacing"/>
      <text:p text:style-name="NoSpacing"/>
      <text:p text:style-name="NoSpacing"/>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ptos" svg:font-family="Aptos" style:font-family-generic="swiss" style:font-pitch="variable"/>
    <style:font-face style:name="Aptos Display" svg:font-family="Aptos Display" style:font-family-generic="swiss" style:font-pitch="variable"/>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Aptos"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pto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pto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pto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pto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pto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pto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pto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pto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pto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ptos" style:font-name-asian="Times New Roman" style:font-name-complex="Times New Roman" fo:color="#0F4761"/>
    </style:style>
    <style:style style:name="Heading6Char" style:display-name="Heading 6 Char" style:family="text" style:parent-style-name="DefaultParagraphFont">
      <style:text-properties style:font-name="Apto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ptos" style:font-name-asian="Times New Roman" style:font-name-complex="Times New Roman" fo:color="#595959"/>
    </style:style>
    <style:style style:name="Heading8Char" style:display-name="Heading 8 Char" style:family="text" style:parent-style-name="DefaultParagraphFont">
      <style:text-properties style:font-name="Apto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pto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style:text-properties style:font-name="Aptos Display" style:font-name-asian="Times New Roman" style:font-name-complex="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pto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pto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NoSpacing" style:display-name="No Spacing" style:family="paragraph">
      <style:paragraph-properties fo:margin-bottom="0in"/>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Wingdings"/>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1in" fo:margin-left="1in" fo:margin-bottom="1in" fo:margin-right="0.8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 &amp; B Haigh</meta:initial-creator>
    <dc:creator>Hunter-Rowe Lydia</dc:creator>
    <meta:creation-date>2026-08-03T07:30:00Z</meta:creation-date>
    <dc:date>2026-08-03T07:30:00Z</dc:date>
    <meta:print-date>2026-07-30T19:38:00Z</meta:print-date>
    <meta:template xlink:href="Normal" xlink:type="simple"/>
    <meta:editing-cycles>2</meta:editing-cycles>
    <meta:editing-duration>PT60S</meta:editing-duration>
    <meta:document-statistic meta:page-count="3" meta:paragraph-count="11" meta:word-count="871" meta:character-count="5831" meta:row-count="41" meta:non-whitespace-character-count="4971"/>
  </office:meta>
</office:document-meta>
</file>